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8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9" style:parent-style-name="Normal" style:family="paragraph">
      <style:paragraph-properties fo:text-align="center" fo:line-height="115%"/>
      <style:text-properties style:font-name-complex="Calibri" fo:font-weight="bold" style:font-weight-asian="bold" style:font-weight-complex="bold" style:letter-kerning="true" fo:font-size="12pt" style:font-size-asian="12pt" style:font-size-complex="12pt"/>
    </style:style>
    <style:style style:name="P10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1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2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3" style:parent-style-name="Listăparagraf" style:list-style-name="LFO1" style:family="paragraph">
      <style:paragraph-properties fo:text-align="start" fo:line-height="115%" fo:margin-left="0in">
        <style:tab-stops/>
      </style:paragraph-properties>
    </style:style>
    <style:style style:name="T14" style:parent-style-name="Fontdeparagrafimplici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15" style:parent-style-name="Fontdeparagrafimplicit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6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7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8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19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0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1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2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3" style:parent-style-name="Listăparagraf" style:list-style-name="LFO1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4" style:parent-style-name="Listăparagraf" style:family="paragraph">
      <style:paragraph-properties fo:text-align="start" fo:line-height="115%" fo:margin-left="0in">
        <style:tab-stops/>
      </style:paragraph-properties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5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6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27" style:parent-style-name="Normal" style:family="paragraph">
      <style:paragraph-properties fo:text-align="start" fo:line-height="115%"/>
      <style:text-properties style:font-name-complex="Calibri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ROMÂNIA</text:p>
      <text:p text:style-name="P2">JUDEȚUL SUCEAVA</text:p>
      <text:p text:style-name="P3">COMUNA CAPU CÂMPULUI</text:p>
      <text:p text:style-name="P4"/>
      <text:p text:style-name="P5"/>
      <text:p text:style-name="P6">ANEXĂ privind</text:p>
      <text:p text:style-name="P7">Autorizații de Construire/Desființare/act de respingere a cererii<text:s/></text:p>
      <text:p text:style-name="P8">Cf. prev. L 102/13.04.2023</text:p>
      <text:p text:style-name="P9"/>
      <text:p text:style-name="P10"/>
      <text:list text:style-name="LFO1" text:continue-numbering="true">
        <text:list-item>
          <text:p text:style-name="P11">Nr. autorizație și data emiterii:<text:s/>39<text:s/>din<text:s/>22.05.2025</text:p>
        </text:list-item>
        <text:list-item>
          <text:p text:style-name="P12">Denumire beneficiar:<text:s/>SCHITUL ”SF. TREIME” CAPU CAMPULUI <text:s/></text:p>
        </text:list-item>
        <text:list-item>
          <text:p text:style-name="P13"><text:span text:style-name="T14">Titlul/ descrierea proiectului:</text:span><text:span text:style-name="T15">”CONSTRUIRE CLOPOTNITA PARACLIS SI CASA MONAHALA”</text:span></text:p>
        </text:list-item>
        <text:list-item>
          <text:p text:style-name="P16">Nr. cadastral:<text:s/>31410 UAT Capu Camplui</text:p>
        </text:list-item>
        <text:list-item>
          <text:p text:style-name="P17">POTpropus:<text:s/>-15,64%<text:s/></text:p>
        </text:list-item>
        <text:list-item>
          <text:p text:style-name="P18">CUTpropus:<text:s/>-0,49</text:p>
        </text:list-item>
        <text:list-item>
          <text:p text:style-name="P19">Retrageri limite de proprietate:<text:s/>-</text:p>
        </text:list-item>
        <text:list-item>
          <text:p text:style-name="P20">Regim de înălțime, înălțime<text:s/>coama:<text:s/>-S+D+P+M, Hmax= 17.05 m</text:p>
        </text:list-item>
        <text:list-item>
          <text:p text:style-name="P21">Suprafața construită, desfășurată suprafața pe<text:s/>nivele:<text:s/>- Sc=782,2 <text:s/>Sd=2454,6 <text:s/>Su=2454,6</text:p>
        </text:list-item>
        <text:list-item>
          <text:p text:style-name="P22"><text:s/>Aviz culte: -<text:s/></text:p>
        </text:list-item>
        <text:list-item>
          <text:p text:style-name="P23">Aviz mediu:<text:s/>451/23.01.2025</text:p>
        </text:list-item>
      </text:list>
      <text:p text:style-name="P24"/>
      <text:p text:style-name="P25"/>
      <text:p text:style-name="P26">Se anexează Plan de situație și Fațade.</text:p>
      <text:p text:style-name="P27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line-height="15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o" fo:country="R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deparagrafimplicit" style:display-name="Font de paragraf implicit" style:family="text"/>
    <style:style style:name="Listăparagraf" style:display-name="Listă paragraf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5-06-13T06:21:00Z</meta:creation-date>
    <dc:date>2025-06-13T06:21:00Z</dc:date>
    <meta:template xlink:href="Normal" xlink:type="simple"/>
    <meta:editing-cycles>1</meta:editing-cycles>
    <meta:editing-duration>PT0S</meta:editing-duration>
    <meta:document-statistic meta:page-count="1" meta:paragraph-count="1" meta:word-count="101" meta:character-count="691" meta:row-count="4" meta:non-whitespace-character-count="591"/>
  </office:meta>
</office:document-meta>
</file>